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083cm" fo:min-width="23.155cm" loext:decorative="false"/>
      <style:paragraph-properties style:writing-mode="lr-tb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787cm" fo:min-width="13.918cm" loext:decorative="false"/>
      <style:paragraph-properties style:writing-mode="lr-tb"/>
    </style:style>
    <style:style style:name="gr3" style:family="graphic">
      <style:graphic-properties style:protect="siz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02cm" fo:min-width="4.388cm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9cm" fo:min-width="6.117cm" loext:decorative="false"/>
      <style:paragraph-properties style:writing-mode="lr-tb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976cm" fo:min-width="0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9cm" fo:min-width="3.797cm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4.367cm" loext:decorative="false"/>
      <style:paragraph-properties style:writing-mode="lr-tb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5.556cm" fo:min-width="15.074cm" loext:decorative="false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textarea-horizontal-align="center" draw:auto-grow-height="true" draw:auto-grow-width="true" fo:min-height="0.712cm" fo:min-width="12.991cm" loext:decorative="false"/>
      <style:paragraph-properties style:writing-mode="lr-tb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7.009cm" fo:min-width="25.571cm" loext:decorative="false"/>
      <style:paragraph-properties style:writing-mode="lr-tb"/>
    </style:style>
    <style:style style:name="pr1" style:family="presentation" style:parent-style-name="Обычный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Обычный-title">
      <style:graphic-properties fo:min-height="2.629cm" loext:decorative="false"/>
      <style:paragraph-properties style:writing-mode="lr-tb"/>
    </style:style>
    <style:style style:name="P1" style:family="paragraph">
      <style:paragraph-properties fo:text-align="start"/>
    </style:style>
    <style:style style:name="P2" style:family="paragraph">
      <loext:graphic-properties draw:fill="none" draw:fill-color="#ffffff"/>
      <style:paragraph-properties fo:text-align="start"/>
      <style:text-properties style:font-name="Liberation Mono" fo:font-size="26pt" style:font-name-asian="Liberation Mono" style:font-size-asian="10pt" style:font-name-complex="Liberation Mono" style:font-size-complex="10pt"/>
    </style:style>
    <style:style style:name="P3" style:family="paragraph">
      <loext:graphic-properties draw:fill="none" draw:fill-color="#ffffff"/>
    </style:style>
    <style:style style:name="P4" style:family="paragraph">
      <loext:graphic-properties draw:fill-color="#ffffff"/>
    </style:style>
    <style:style style:name="P5" style:family="paragraph">
      <loext:graphic-properties draw:fill="none" draw:fill-color="#ffffff"/>
      <style:text-properties fo:font-size="28pt"/>
    </style:style>
    <style:style style:name="P6" style:family="paragraph">
      <loext:graphic-properties draw:fill="none" draw:fill-color="#ffffff"/>
      <style:paragraph-properties fo:text-align="start"/>
      <style:text-properties style:font-name="Liberation Mono" fo:font-size="10pt" fo:font-weight="bold" style:font-name-asian="Liberation Mono" style:font-size-asian="10pt" style:font-name-complex="Liberation Mono" style:font-size-complex="10pt"/>
    </style:style>
    <style:style style:name="P7" style:family="paragraph">
      <style:paragraph-properties fo:margin-left="0cm" fo:margin-right="0cm" fo:margin-top="0.5cm" fo:margin-bottom="0cm" fo:line-height="100%" fo:text-indent="0cm"/>
    </style:style>
    <style:style style:name="P8" style:family="paragraph">
      <style:paragraph-properties fo:text-align="center"/>
    </style:style>
    <style:style style:name="P9" style:family="paragraph">
      <style:paragraph-properties fo:text-align="start"/>
      <style:text-properties fo:font-size="18pt"/>
    </style:style>
    <style:style style:name="P10" style:family="paragraph">
      <loext:graphic-properties draw:fill="none" draw:fill-color="#ffffff"/>
      <style:paragraph-properties fo:text-align="start"/>
      <style:text-properties style:font-name="Liberation Mono" fo:font-size="18pt" style:font-name-asian="Liberation Mono" style:font-size-asian="10pt" style:font-name-complex="Liberation Mono" style:font-size-complex="10pt"/>
    </style:style>
    <style:style style:name="T1" style:family="text">
      <style:text-properties style:font-name="Liberation Mono" fo:font-size="26pt" style:font-name-asian="Liberation Mono" style:font-size-asian="10pt" style:font-name-complex="Liberation Mono" style:font-size-complex="10pt"/>
    </style:style>
    <style:style style:name="T2" style:family="text">
      <style:text-properties style:font-name="Liberation Mono" fo:font-size="10pt" style:font-name-asian="Liberation Mono" style:font-size-asian="10pt" style:font-name-complex="Liberation Mono" style:font-size-complex="10pt"/>
    </style:style>
    <style:style style:name="T3" style:family="text">
      <style:text-properties fo:font-size="28pt"/>
    </style:style>
    <style:style style:name="T4" style:family="text">
      <style:text-properties style:font-name="Liberation Mono" fo:font-size="10pt" fo:font-weight="bold" style:font-name-asian="Liberation Mono" style:font-size-asian="10pt" style:font-name-complex="Liberation Mono" style:font-size-complex="10pt"/>
    </style:style>
    <style:style style:name="T5" style:family="text">
      <style:text-properties fo:font-size="28pt" style:font-size-asian="28pt" style:font-size-complex="28pt"/>
    </style:style>
    <style:style style:name="T6" style:family="text">
      <style:text-properties style:font-name="Liberation Mono" style:font-name-asian="Liberation Mono" style:font-size-asian="10pt" style:font-name-complex="Liberation Mono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0">
        <draw:frame draw:style-name="gr1" draw:text-style-name="P2" draw:layer="layout" svg:width="27.514cm" svg:height="2.333cm" svg:x="0.176cm" svg:y="12.859cm">
          <draw:text-box>
            <text:p text:style-name="P1"><text:span text:style-name="T1">Mbasic - это очень простой BASIC диалект, который</text:span></text:p>
            <text:p text:style-name="P1"><text:span text:style-name="T1">умещается в ~ 200 строках C99.</text:span></text:p>
          </draw:text-box>
        </draw:frame>
        <draw:frame draw:style-name="gr2" draw:text-style-name="P3" draw:layer="layout" svg:width="14.418cm" svg:height="3.037cm" svg:x="6.845cm" svg:y="6.122cm">
          <draw:text-box>
            <text:p text:style-name="P1"><text:span text:style-name="T2"><text:s text:c="3"/>ooo <text:s text:c="7"/>ooooo <text:s/>.o8 <text:s text:c="26"/>o8o <text:s text:c="11"/></text:span></text:p>
            <text:p text:style-name="P1"><text:span text:style-name="T2"><text:s text:c="3"/>`88. <text:s text:c="6"/>.888' "888 <text:s text:c="26"/>`"' <text:s text:c="11"/></text:span></text:p>
            <text:p text:style-name="P1"><text:span text:style-name="T2"><text:s text:c="4"/>888b <text:s text:c="4"/>d'888 <text:s text:c="2"/>888oooo. <text:s text:c="2"/>.oooo. <text:s text:c="3"/>.oooo.o oooo <text:s text:c="2"/>.ooooo. <text:s/></text:span></text:p>
            <text:p text:style-name="P1"><text:span text:style-name="T2"><text:s text:c="4"/>8 Y88. .P <text:s/>888 <text:s text:c="2"/>d88' `88b `P <text:s/>)88b <text:s/>d88( <text:s/>"8 `888 <text:s/>d88' `"Y8 </text:span></text:p>
            <text:p text:style-name="P1"><text:span text:style-name="T2"><text:s text:c="4"/>8 <text:s/>`888' <text:s text:c="2"/>888 <text:s text:c="2"/>888 <text:s text:c="2"/>888 <text:s/>.oP"888 <text:s/>`"Y88b. <text:s text:c="2"/>888 <text:s/>888 <text:s text:c="6"/></text:span></text:p>
            <text:p text:style-name="P1"><text:span text:style-name="T2"><text:s text:c="4"/>8 <text:s text:c="3"/>Y <text:s text:c="4"/>888 <text:s text:c="2"/>888 <text:s text:c="2"/>888 d8( <text:s/>888 <text:s/>o. <text:s/>)88b <text:s/>888 <text:s/>888 <text:s text:c="2"/>.o8 </text:span></text:p>
            <text:p text:style-name="P1"><text:span text:style-name="T2"><text:s text:c="3"/>o8o <text:s text:c="7"/>o888o <text:s/>`Y8bod8P' `Y888""8o 8""888P' o888o `Y8bod8P' 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2T1">
        <draw:frame presentation:style-name="pr2" draw:layer="layout" svg:width="25.199cm" svg:height="2.629cm" svg:x="1.16cm" svg:y="3.121cm" presentation:class="title" presentation:user-transformed="true">
          <draw:text-box>
            <text:p>Компиляция и Использование</text:p>
          </draw:text-box>
        </draw:frame>
        <draw:frame draw:style-name="gr4" draw:text-style-name="P5" draw:layer="layout" svg:width="6.148cm" svg:height="1.352cm" svg:x="3.719cm" svg:y="6.155cm">
          <draw:text-box>
            <text:p><text:span text:style-name="T3">Компиляция</text:span></text:p>
          </draw:text-box>
        </draw:frame>
        <draw:frame draw:style-name="gr5" draw:text-style-name="P6" draw:layer="layout" svg:width="6.617cm" svg:height="0.649cm" svg:x="3.543cm" svg:y="7.507cm">
          <draw:text-box>
            <text:p text:style-name="P1"><text:span text:style-name="T4">cc -std=c99 basic.c -o basic </text:span></text:p>
          </draw:text-box>
        </draw:frame>
        <draw:frame draw:style-name="gr6" draw:text-style-name="P3" draw:layer="layout" svg:width="7.763cm" svg:height="1.352cm" svg:x="17.165cm" svg:y="6.274cm">
          <draw:text-box>
            <text:p><text:span text:style-name="T5">Использование</text:span></text:p>
          </draw:text-box>
        </draw:frame>
        <draw:frame draw:style-name="gr7" draw:text-style-name="P6" draw:layer="layout" svg:width="4.297cm" svg:height="0.649cm" svg:x="19.024cm" svg:y="7.61cm">
          <draw:text-box>
            <text:p text:style-name="P1"><text:span text:style-name="T4">mbasic [FILENAME] </text:span></text:p>
          </draw:text-box>
        </draw:frame>
        <draw:frame draw:style-name="gr8" draw:text-style-name="P3" draw:layer="layout" svg:width="4.867cm" svg:height="0.962cm" svg:x="11.984cm" svg:y="9.292cm">
          <draw:text-box>
            <text:p>Готово.</text:p>
          </draw:text-box>
        </draw:frame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2T1">
        <draw:frame presentation:style-name="pr2" draw:layer="layout" svg:width="25.199cm" svg:height="2.629cm" svg:x="1.4cm" svg:y="0.628cm" presentation:class="title" presentation:user-transformed="true">
          <draw:text-box>
            <text:p>Синтаксис</text:p>
          </draw:text-box>
        </draw:frame>
        <draw:frame draw:style-name="gr9" draw:text-style-name="P3" draw:layer="layout" svg:width="19.331cm" svg:height="5.806cm" svg:x="3.586cm" svg:y="3.477cm">
          <draw:text-box>
            <text:p text:style-name="P7">; комментарий</text:p>
            <text:p text:style-name="P7">10 PRINT «линия кода»</text:p>
            <text:p text:style-name="P7">; аргументы разделяются пробелом</text:p>
            <text:p text:style-name="P7">20 PRINT «1+1=» 1+1</text:p>
            <text:p text:style-name="P7">; это означает математические примеры не могут иметь пробел</text:p>
          </draw:text-box>
        </draw:frame>
        <presentation:notes draw:style-name="dp2">
          <draw:page-thumbnail draw:style-name="gr3" draw:layer="layout" svg:width="19.798cm" svg:height="11.136cm" svg:x="0.6cm" svg:y="2.257cm" draw:page-number="3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2T1">
        <draw:frame presentation:style-name="pr2" draw:layer="layout" svg:width="25.199cm" svg:height="2.629cm" svg:x="1.291cm" svg:y="0.824cm" presentation:class="title" presentation:user-transformed="true">
          <draw:text-box>
            <text:p>Комманды</text:p>
          </draw:text-box>
        </draw:frame>
        <draw:frame draw:style-name="gr10" draw:text-style-name="P3" draw:layer="layout" svg:width="13.491cm" svg:height="0.962cm" svg:x="7.369cm" svg:y="2.952cm">
          <draw:text-box>
            <text:p text:style-name="P8">Язык имеет 8 основных комманд.</text:p>
          </draw:text-box>
        </draw:frame>
        <draw:frame draw:style-name="gr11" draw:text-style-name="P10" draw:layer="layout" svg:width="26.071cm" svg:height="7.259cm" svg:x="0.918cm" svg:y="5.03cm">
          <draw:text-box>
            <text:p text:style-name="P9"><text:span text:style-name="T6">PRINT args ... — Печатает args</text:span></text:p>
            <text:p text:style-name="P9"><text:span text:style-name="T6">INPUT varname <text:s/>- Спрашивает пользователя в переменную varname</text:span></text:p>
            <text:p text:style-name="P9"><text:span text:style-name="T6">VAR varmame v <text:s/>- varname = v</text:span></text:p>
            <text:p text:style-name="P9"><text:span text:style-name="T6">IF cond loc... - если cond&gt;0 тогда "loc"</text:span></text:p>
            <text:p text:style-name="P9"><text:span text:style-name="T6">GOTO line <text:s text:c="5"/>- В линию</text:span></text:p>
            <text:p text:style-name="P9"><text:span text:style-name="T6">GOSUB line <text:s text:c="4"/>- В функцию</text:span></text:p>
            <text:p text:style-name="P9"><text:span text:style-name="T6">RET <text:s text:c="11"/>- Вернутся</text:span></text:p>
            <text:p text:style-name="P9"><text:span text:style-name="T6">END <text:s text:c="11"/>- Остановиться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4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ru" fo:country="RU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-outline1" style:family="presentation">
      <style:graphic-properties draw:stroke="none" draw:fill="none" draw:auto-grow-height="false" draw:fit-to-size="false" style:shrink-to-fit="tru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outline2" style:family="presentation" style:parent-style-name="Обычный-outline1">
      <style:paragraph-properties fo:margin-top="0.4cm" fo:margin-bottom="0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top="0.3cm" fo:margin-bottom="0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top="0.2cm" fo:margin-bottom="0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top="0.1cm" fo:margin-bottom="0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top="0.1cm" fo:margin-bottom="0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top="0.1cm" fo:margin-bottom="0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top="0.1cm" fo:margin-bottom="0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top="0.1cm" fo:margin-bottom="0cm"/>
      <style:text-properties fo:font-size="20pt" style:font-size-asian="20pt" style:font-size-complex="20pt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Обычный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Обычный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Обычный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Обычный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Обычный-title" draw:layer="backgroundobjects" svg:width="25.199cm" svg:height="2.629cm" svg:x="1.4cm" svg:y="0.628cm" presentation:class="title" presentation:placeholder="true">
        <draw:text-box/>
      </draw:frame>
      <draw:frame presentation:style-name="Обычный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Обычный-title" draw:layer="backgroundobjects" svg:width="19.798cm" svg:height="11.136cm" svg:x="0.6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10-01T22:13:05.808641900</meta:creation-date>
    <dc:date>2025-10-03T16:03:49.393172600</dc:date>
    <meta:editing-duration>PT32M48S</meta:editing-duration>
    <meta:editing-cycles>4</meta:editing-cycles>
    <meta:generator>LibreOffice/25.2.5.2$Windows_X86_64 LibreOffice_project/03d19516eb2e1dd5d4ccd751a0d6f35f35e08022</meta:generator>
    <meta:document-statistic meta:object-count="42"/>
  </office:meta>
</office:document-meta>
</file>