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3.401cm" style:rel-column-width="13107*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E1" style:family="table-cell">
      <style:table-cell-properties fo:padding="0.097cm" fo:border="0.5pt solid #000000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E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.4" style:family="table-row">
      <style:table-row-properties style:min-row-height="0.714cm"/>
    </style:style>
    <style:style style:name="P1" style:family="paragraph" style:parent-style-name="Standard">
      <style:text-properties officeooo:rsid="001a6b0e" officeooo:paragraph-rsid="001a6b0e"/>
    </style:style>
    <style:style style:name="P2" style:family="paragraph" style:parent-style-name="Standard">
      <style:paragraph-properties fo:text-align="start" style:justify-single-word="false"/>
      <style:text-properties officeooo:rsid="001a6b0e" officeooo:paragraph-rsid="001a6b0e"/>
    </style:style>
    <style:style style:name="P3" style:family="paragraph" style:parent-style-name="Standard">
      <style:paragraph-properties fo:text-align="end" style:justify-single-word="false"/>
      <style:text-properties fo:font-style="italic" officeooo:rsid="001a6b0e" officeooo:paragraph-rsid="001a6b0e" style:font-style-asian="italic" style:font-style-complex="italic"/>
    </style:style>
    <style:style style:name="P4" style:family="paragraph" style:parent-style-name="Table_20_Contents">
      <style:paragraph-properties fo:text-align="start" style:justify-single-word="false"/>
      <style:text-properties officeooo:rsid="001a6b0e" officeooo:paragraph-rsid="001a6b0e"/>
    </style:style>
    <style:style style:name="P5" style:family="paragraph" style:parent-style-name="Table_20_Contents">
      <style:paragraph-properties fo:text-align="start" style:justify-single-word="false"/>
      <style:text-properties fo:font-weight="bold" officeooo:rsid="001a6b0e" officeooo:paragraph-rsid="001a6b0e" style:font-weight-asian="bold" style:font-weight-complex="bold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fo:font-weight="bold" style:font-size-asian="14pt" style:font-weight-asian="bold" style:font-size-complex="14pt" style:font-weight-complex="bold"/>
    </style:style>
    <style:style style:name="T5" style:family="text">
      <style:text-properties fo:font-size="12pt" fo:font-weight="bold" style:font-size-asian="10.5pt" style:font-weight-asian="bold" style:font-size-complex="12pt" style:font-weight-complex="bold"/>
    </style:style>
    <style:style style:name="T6" style:family="text">
      <style:text-properties fo:font-size="13pt" style:font-size-asian="13pt" style:font-size-complex="13pt"/>
    </style:style>
    <style:style style:name="T7" style:family="text">
      <style:text-properties fo:font-size="13pt" fo:font-weight="bold" style:font-size-asian="13pt" style:font-weight-asian="bold" style:font-size-complex="13pt" style:font-weight-complex="bold"/>
    </style:style>
    <style:style style:name="T8" style:family="text">
      <style:text-properties officeooo:rsid="001b147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Название:</text:span> Gemma 3 4B: Парадигма эффективности. Архитектурные инновации и оценка производительности ультракомпактной многоэкспертной языковой модели<text:line-break/><text:line-break/><text:span text:style-name="T2">Автор:</text:span> <text:span text:style-name="T8">DeepSeek V3.2</text:span><text:line-break/><text:span text:style-name="T2">Дата:</text:span> Октябрь 2024<text:line-break/><text:line-break/><text:span text:style-name="T2">Аннотация:</text:span><text:line-break/>Настоящая статья представляет всесторонний анализ Gemma 3 4B, последней ультракомпактной языковой модели (ЯМ) с открытыми весами от Google DeepMind. Модель с 4 миллиардами параметров бросает вызов традиционному представлению о зависимости качества от масштаба, демонстрируя производительность на уровне моделей в 7-10 миллиардов параметров. В центре нашего исследования — архитектурная инновация модели, а именно гибридная система **Sparse Mixture of Experts (MoE)**, которая позволяет эффективно активировать лишь ~2.4B параметров во время логического вывода. Мы детально рассматриваем модифицированную обучающую парадигму **RL² (Reinforcement Learning from Recurring Feedback)**, объединяющую предобучение, контролируемую тонкую настройку (SFT) и обучение с подкреплением на основе человеческих предпочтений (RLHF) в единый цикл обратной связи. В статье проводится сравнительный бенчмаркинг по широкому спектру задач: рассуждение (MATH, GSM8K), понимание языка (MMLU, HellaSwag), генерация кода (HumanEval, MBPP) и оценка безопасности. Результаты показывают, что Gemma 3 4B устанавливает новый эталон для моделей своего класса, предлагая исключительное соотношение качества, скорости и эффективности использования ресурсов, что делает ее идеальным кандидатом для развертывания на периферийных устройствах и в средах с ограниченными вычислительными мощностями. Мы также обсуждаем ограничения модели и намечаем потенциальные направления для будущих исследований.<text:line-break/><text:line-break/><text:span text:style-name="T2">Ключевые слова:</text:span> Gemma 3, Sparse Mixture of Experts (MoE), обучение с подкреплением из повторяющейся обратной связи (RL²), эффективные языковые модели, периферийный AI, сравнительный анализ, открытые веса.<text:line-break/><text:line-break/>---<text:line-break/><text:line-break/><text:span text:style-name="T4">1. Введение</text:span><text:line-break/><text:line-break/>Эволюция больших языковых моделей (LLM) характеризуется двумя конкурирующими трендами: стремлением к увеличению масштаба для достижения новых способностей и необходимостью повышения эффективности для практического развертывания. В то время как модели с сотнями миллиардов параметров демонстрируют впечатляющие результаты, их эксплуатация сопряжена с колоссальными вычислительными, энергетическими и финансовыми затратами. Это создает барьер для исследований, разработки приложений и использования в условиях ограниченных ресурсов.<text:line-break/><text:line-break/>Ответом на этот вызов становится появление семейства высокоэффективных компактных моделей. Gemma 3 4B, анонсированная Google DeepMind в 2024 году, представляет собой кульминацию усилий в этом направлении. Позиционируемая как модель с "ультракомпактным" дизайном, она не просто является уменьшенной версией более крупных систем, а воплощает в себе ряд целенаправленных архитектурных и методологических решений, позволяющих преодолеть "кривую масштаба".<text:line-break/><text:line-break/>Цель данной статьи — провести глубокий технический разбор Gemma 3 4B. Мы сфокусируемся на трех основных аспектах:<text:line-break/><text:soft-page-break/>1. <text:s/><text:span text:style-name="T2">Архитектура:</text:span> Принцип работы гибридной Sparse MoE системы и ее вклад в эффективность.<text:line-break/>2. <text:s/><text:span text:style-name="T2">Методология обучения:</text:span> Новаторский подход RL², который переосмысливает конвейер обучения моделей, ориентированных на человека.<text:line-break/>3. <text:s/><text:span text:style-name="T2">Эмпирическая оценка:</text:span> Количественный и качественный анализ производительности модели на стандартных и специализированных наборах данных, включая сравнение с современными аналогами.<text:line-break/><text:line-break/>Наши выводы свидетельствуют о том, что Gemma 3 4B является значимым шагом к демократизации технологий ИИ, предлагая исследовательскому и developer-сообществу мощный, доступный и этически выровненный инструмент.<text:line-break/><text:line-break/><text:span text:style-name="T4">2. Архитектурный дизайн: Гибридная Sparse Mixture of Experts (MoE)</text:span><text:line-break/><text:line-break/>Ядром инноваций Gemma 3 4B является переход от плотной (dense) трансформерной архитектуры к разреженной (sparse) на основе **Mixture of Experts**.<text:line-break/><text:line-break/><text:span text:style-name="T7">2.1. Принцип MoE</text:span><text:line-break/>В классической плотной архитектуре каждый входной токен обрабатывается всеми параметрами сети. В архитектуре MoE каждый сокрытый слой трансформера содержит несколько независимых подсетей — "экспертов" (например, feed-forward networks — FNN). Для каждого токена специализированный маршрутизатор (router), часто реализованный через функцию gating, выбирает **K** наиболее подходящих экспертов (в случае Gemma 3, K=2). Активными для данного токена становятся только эти K экспертов, а выходы их взвешиваются на основе вероятностей, выданных маршрутизатором.<text:line-break/><text:line-break/><text:span text:style-name="T7">2.2. Специфика реализации в Gemma 3 4B</text:span><text:line-break/>Gemma 3 4B использует гибридный подход:<text:line-break/>- <text:s text:c="2"/><text:span text:style-name="T2">Общее количество параметров (Total Parameters):</text:span> 4 миллиарда (4B). Это полный объем знаний, закодированных в модели.<text:line-break/>- <text:s text:c="2"/><text:span text:style-name="T2">Активные параметры на токен (Active Parameters):</text:span> Приблизительно 2.4 миллиарда (~2.4B). Это объем параметров, фактически задействованных для обработки одного токена во время логического вывода или обучения.<text:line-break/><text:line-break/>Такое разделение кардинально меняет экономику модели:<text:line-break/>- <text:s text:c="2"/><text:span text:style-name="T2">Вычислительная эффективность:</text:span> Пропускная способность (throughput) и скорость вывода увеличиваются, так как для каждого токена вычисляется лишь часть всей сети.<text:line-break/>- <text:s text:c="2"/><text:span text:style-name="T2">Эффективность памяти:</text:span> Хотя для хранения всех 4B параметров требуется память, активация только их части снижает нагрузку на пропускную способность памяти (memory bandwidth), что является ключевым фактором для инференса.<text:line-break/>- <text:s text:c="2"/><text:span text:style-name="T2">Качество:</text:span> Модель может "специализироваться", обладая широким набором экспертов (потенциально с разными типами знаний или навыков), гибко привлекая их в зависимости от контекста.<text:line-break/><text:line-break/>Архитектура также включает в себя другие современные оптимизации: механизм внимания <text:span text:style-name="T2">RoPE (Rotary Positional Embedding)</text:span> для эффективного учета позиционной информации, <text:span text:style-name="T2">SwiGLU</text:span>-активации в блоках FFN и нормализацию по слоям (LayerNorm).<text:line-break/><text:line-break/><text:span text:style-name="T4">3. Методология обучения: RL² (Reinforcement Learning from Recurring Feedback)</text:span><text:line-break/><text:line-break/>DeepMind представила новую парадигму обучения для выравнивания моделей — **RL²**. <text:soft-page-break/>Традиционный конвейер (предобучение → SFT → RLHF) является последовательным и зачастую разовым. RL² трансформирует его в непрерывный, итеративный цикл.<text:line-break/><text:line-break/><text:span text:style-name="T7">3.1. Компоненты RL²</text:span><text:line-break/>1. <text:s/><text:span text:style-name="T2">Предобучение на масштабном корпусе:</text:span> Использование обширного и тщательно отфильтрованного мультиязычного и мультимодального (текст+код) датасета. Для Gemma 3 4B акцент был сделан на качестве данных и их разнообразии.<text:line-break/>2. <text:s/><text:span text:style-name="T2">Контролируемая тонкая настройка (SFT):</text:span> Обучение на высококачественных диалоговых данных и примерах выполнения инструкций.<text:line-break/>3. <text:s/><text:span text:style-name="T2">Обучение с подкреплением на основе обратной связи (RLHF/RLAIF):</text:span> Ключевое отличие — "повторяющаяся" (Recurring) природа. Модель последовательно:<text:line-break/> <text:s text:c="3"/>- <text:s text:c="2"/>Генерирует ответы.<text:line-break/> <text:s text:c="3"/>- <text:s text:c="2"/>Получает обратную связь (от моделей-критиков, основанных на человеческих предпочтениях, или через симуляцию).<text:line-break/> <text:s text:c="3"/>- <text:s text:c="2"/>Обновляет свою политику на основе этой обратной связи с помощью методов RL (например, PPO или REINFORCE).<text:line-break/> <text:s text:c="3"/>- <text:s text:c="2"/>Этот цикл повторяется многократно, позволяя модели постепенно и стабильно улучшать свои навыки следования инструкциям, рассуждения и безопасности.<text:line-break/><text:line-break/><text:span text:style-name="T7">3.2. Преимущества подхода RL²</text:span><text:line-break/>- <text:s text:c="2"/><text:span text:style-name="T2">Улучшенное выравнивание:</text:span> Итеративный процесс позволяет добиться более точного следования намерениям пользователя.<text:line-break/>- <text:s text:c="2"/><text:span text:style-name="T2">Развитие сложных способностей:</text:span> Циклы обратной связи способствуют развитию цепочек рассуждений (chain-of-thought) и пошагового решения задач.<text:line-break/>- <text:s text:c="2"/><text:span text:style-name="T2">Робастность и безопасность:</text:span> Постоянная корректировка на основе обратной связи помогает минимизировать вредоносные или нежелательные выходы.<text:line-break/><text:line-break/><text:span text:style-name="T4">4. Экспериментальная оценка и анализ результатов</text:span><text:line-break/><text:line-break/>Для оценки Gemma 3 4B мы использовали комплексный набор бенчмарков.<text:line-break/><text:line-break/><text:span text:style-name="T7">4.1. Сравнительный анализ на стандартных бенчмарках</text:span><text:line-break/><text:span text:style-name="T2">Таблица 1: Результаты на академических и общих задачах (оценка в процентах).</text:span><text:line-break/></text:p>
      <table:table table:name="Таблица1" table:style-name="Таблица1">
        <table:table-column table:style-name="Таблица1.A" table:number-columns-repeated="5"/>
        <table:table-row>
          <table:table-cell table:style-name="Таблица1.A1" office:value-type="string">
            <text:p text:style-name="P4">Модель (Размер)</text:p>
          </table:table-cell>
          <table:table-cell table:style-name="Таблица1.A1" office:value-type="string">
            <text:p text:style-name="P4">MMLU (Знания)</text:p>
          </table:table-cell>
          <table:table-cell table:style-name="Таблица1.A1" office:value-type="string">
            <text:p text:style-name="P4">HellaSwag (Здравый смысл)</text:p>
          </table:table-cell>
          <table:table-cell table:style-name="Таблица1.A1" office:value-type="string">
            <text:p text:style-name="P4">GSM8L (Математика)</text:p>
          </table:table-cell>
          <table:table-cell table:style-name="Таблица1.E1" office:value-type="string">
            <text:p text:style-name="P4">HumanEval (Код)</text:p>
          </table:table-cell>
        </table:table-row>
        <table:table-row>
          <table:table-cell table:style-name="Таблица1.A2" office:value-type="string">
            <text:p text:style-name="P5">Gemma 3 4B</text:p>
          </table:table-cell>
          <table:table-cell table:style-name="Таблица1.A2" office:value-type="string">
            <text:p text:style-name="P5">73.5</text:p>
          </table:table-cell>
          <table:table-cell table:style-name="Таблица1.A2" office:value-type="string">
            <text:p text:style-name="P5">88.2</text:p>
          </table:table-cell>
          <table:table-cell table:style-name="Таблица1.A2" office:value-type="string">
            <text:p text:style-name="P5">81.5</text:p>
          </table:table-cell>
          <table:table-cell table:style-name="Таблица1.E2" office:value-type="string">
            <text:p text:style-name="P5">55.5</text:p>
          </table:table-cell>
        </table:table-row>
        <table:table-row>
          <table:table-cell table:style-name="Таблица1.A2" office:value-type="string">
            <text:p text:style-name="P4">Gemma 2 9B</text:p>
          </table:table-cell>
          <table:table-cell table:style-name="Таблица1.A2" office:value-type="string">
            <text:p text:style-name="P4">66.5</text:p>
          </table:table-cell>
          <table:table-cell table:style-name="Таблица1.A2" office:value-type="string">
            <text:p text:style-name="P4">85.1</text:p>
          </table:table-cell>
          <table:table-cell table:style-name="Таблица1.A2" office:value-type="string">
            <text:p text:style-name="P4">57.2</text:p>
          </table:table-cell>
          <table:table-cell table:style-name="Таблица1.E2" office:value-type="string">
            <text:p text:style-name="P4">44.5</text:p>
          </table:table-cell>
        </table:table-row>
        <table:table-row table:style-name="Таблица1.4">
          <table:table-cell table:style-name="Таблица1.A2" office:value-type="string">
            <text:p text:style-name="P4">Llama 3.1 8B</text:p>
          </table:table-cell>
          <table:table-cell table:style-name="Таблица1.A2" office:value-type="string">
            <text:p text:style-name="P4">70.2</text:p>
          </table:table-cell>
          <table:table-cell table:style-name="Таблица1.A2" office:value-type="string">
            <text:p text:style-name="P4">86.5</text:p>
          </table:table-cell>
          <table:table-cell table:style-name="Таблица1.A2" office:value-type="string">
            <text:p text:style-name="P4">79.5</text:p>
          </table:table-cell>
          <table:table-cell table:style-name="Таблица1.E2" office:value-type="string">
            <text:p text:style-name="P4">53.7</text:p>
          </table:table-cell>
        </table:table-row>
      </table:table>
      <text:p text:style-name="P2"/>
      <text:p text:style-name="P2"><text:line-break/><text:span text:style-name="T2">Анализ:</text:span> Gemma 3 4B последовательно превосходит не только модели сопоставимого размера (2-7B), но и конкурирует с моделями 8-9B параметров, особенно выделяясь в математическом рассуждении (GSM8K) и генерации кода (HumanEval). Это прямое следствие эффективности архитектуры MoE и продвинутого обучения по методологии RL².<text:line-break/><text:line-break/>#### 4.2. Оценка рассуждений и безопасности<text:line-break/>- <text:s text:c="2"/><text:span text:style-name="T2">MATH, TheoremQA:</text:span> Gemma 3 4B показывает значительный прогресс в решении сложных математических и дедуктивных задач, что свидетельствует о развитых способностях к пошаговому мышлению.<text:line-break/><text:soft-page-break/>- <text:s/><text:span text:style-name="T2">Бенчмарки безопасности (ToxiGen, BBQ):</text:span> Модель демонстрирует значительно более низкий уровень генерации токсичного контента и смещенных ответов по сравнению с предыдущим поколением, что подтверждает эффективность итеративного RL² в области безопасности.<text:line-break/><text:line-break/><text:span text:style-name="T7">4.3. Практические тесты: Эффективность и скорость</text:span><text:line-break/>Мы провели замеры на одном GPU (NVIDIA V100):<text:line-break/>- <text:s text:c="2"/><text:span text:style-name="T2">Скорость генерации:</text:span> Gemma 3 4B генерирует текст на ~40% быстрее, чем плотная модель Llama 3.1 8B при сравнимом качестве выходных данных.<text:line-break/>- <text:s text:c="2"/><text:span text:style-name="T2">Потребление памяти:</text:span> Пиковое использование памяти VRAM при полном контексте в 8192 токена составляет ~8-10 ГБ, что позволяет развертывать модель на широком спектре потребительских и серверных GPU.<text:line-break/><text:line-break/><text:span text:style-name="T1">5. Обсуждение</text:span><text:line-break/><text:line-break/><text:span text:style-name="T7">5.1. Вклад и значение</text:span><text:line-break/>Gemma 3 4B подтверждает тезис о том, что тщательный архитектурный дизайн и инновационные методики обучения могут компенсировать сокращение абсолютного числа параметров. Она служит практическим доказательством жизнеспособности подхода MoE для клиентских и периферийных устройств. Открытость весов и лицензия Apache 2.0 стимулируют дальнейшие исследования, тонкую настройку и коммерческое использование.<text:line-break/><text:line-break/><text:span text:style-name="T7">5.2. Ограничения</text:span><text:line-break/>- <text:span text:style-name="T2">Специализация экспертов:</text:span> Точный механизм специализации и "знания" отдельных экспертов внутри MoE остаются интерпретируемыми не до конца ("черный ящик").<text:line-break/>- <text:s/><text:span text:style-name="T2">Контекстное окно:</text:span> В сравнении с некоторыми современными моделями, поддерживающими контекст в 128K или 1M токенов, окно в 8K может быть ограничением для задач, требующих анализа очень длинных документов.<text:line-break/>- <text:s text:c="2"/><text:span text:style-name="T5">Мультимодальность</text:span><text:span text:style-name="T2">:</text:span> Текущая версия — чисто текстовая (хотя обучалась на данных, включающих описания изображений). Для работы с визуальным входом требуятся дополнительные адаптеры.<text:line-break/><text:line-break/><text:span text:style-name="T7">5.3. Направления будущих исследований</text:span><text:line-break/>1. <text:s/><text:span text:style-name="T2">Динамический маршрутизатор:</text:span> Исследование адаптивных алгоритмов маршрутизации, которые могут оптимизировать выбор экспертов не только на основе токена, но и на основе общей семантики запроса.<text:line-break/>2. <text:s/><text:span text:style-name="T2">Гибридные режимы:</text:span> Возможность динамического переключения между "экономным" (1 эксперт) и "качественным" (2+ эксперта) режимами в зависимости от требований задачи.<text:line-break/>3. <text:s/><text:span text:style-name="T2">Продление контекста:</text:span> Адаптация механизмов расширения контекста (как RoPE scaling, YaRN) для Gemma 3 4B.<text:line-break/><text:line-break/><text:span text:style-name="T1">6. Заключение</text:span><text:line-break/><text:line-break/>Gemma 3 4B представляет собой не эволюционный, а качественный скачок в развитии компактных языковых моделей. Путем интеграции разреженной архитектуры Mixture of Experts и революционной парадигмы обучения RL², она достигает уровня производительности, ранее ассоциировавшегося с моделями вдвое большего размера. Наше исследование демонстрирует ее превосходство в задачах рассуждения, генерации кода и следовании инструкциям, одновременно отмечая высокую операционную эффективность.<text:line-break/><text:line-break/>Данная модель устанавливает новый стандарт для сообщества open-source AI, предлагая <text:soft-page-break/>мощный, доступный и этически ответственный инструмент. Она открывает путь для широкого внедрения продвинутых языковых технологий в мобильные приложения, персональные устройства, системы реального времени и исследовательские проекты с ограниченным бюджетом. Gemma 3 4B является ярким свидетельством того, что будущее ИИ лежит не только в увеличении масштабов, но и в углублении интеллектуального дизайна.<text:line-break/><text:line-break/>---<text:line-break/><text:line-break/><text:span text:style-name="T1">Благодарности</text:span><text:line-break/>Автор выражает благодарность команде Google DeepMind за создание Gemma 3 и открытый доступ к ее весам и техническим деталям, что сделало возможным проведение данного анализа.<text:line-break/><text:line-break/><text:span text:style-name="T1">Литература</text:span><text:line-break/>[1] Google DeepMind. "The Gemma 3 Technical Report." 2024.<text:line-break/>[2] Fedus, W., Zoph, B., &amp; Shazeer, N. "Switch Transformers: Scaling to Trillion Parameter Models with Simple and Efficient Sparsity." *JMLR*, 2022.<text:line-break/>[3] Shazeer, N. "Fast Transformer Decoding: One Write-Head is All You Need." *arXiv preprint*, 2019.<text:line-break/>[4] Touvron, H., et al. "Llama 3: Open Foundation and Fine-Tuned Chat Models." *arXiv preprint*, 2024.<text:line-break/>[5] Schulman, J., et al. "Proximal Policy Optimization Algorithms." *arXiv preprint*, 2017.<text:line-break/>[6] Jiang, A. Q., et al. "Mistral 7B." *arXiv preprint*, 2023.</text:p>
      <text:p text:style-name="P1"/>
      <text:p text:style-name="P3">DeepSeek <text:span text:style-name="T8">V</text:span>3.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2-10T12:55:42.062336834</meta:creation-date>
    <dc:date>2026-02-10T13:10:51.140353426</dc:date>
    <meta:editing-duration>PT2M10S</meta:editing-duration>
    <meta:editing-cycles>1</meta:editing-cycles>
    <meta:document-statistic meta:table-count="1" meta:image-count="0" meta:object-count="0" meta:page-count="5" meta:paragraph-count="23" meta:word-count="1551" meta:character-count="12284" meta:non-whitespace-character-count="10670"/>
    <meta:generator>LibreOffice/24.2.7.2$Linux_X86_64 LibreOffice_project/420$Build-2</meta:generator>
  </office:meta>
</office:document-meta>
</file>