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text-properties officeooo:rsid="0012b435" officeooo:paragraph-rsid="0012b435"/>
    </style:style>
    <style:style style:name="P2" style:family="paragraph" style:parent-style-name="Standard">
      <style:paragraph-properties fo:text-align="center" style:justify-single-word="false"/>
      <style:text-properties fo:font-size="16pt" fo:font-weight="bold" officeooo:rsid="0012b435" officeooo:paragraph-rsid="0012b435" style:font-size-asian="16pt" style:font-weight-asian="bold" style:font-size-complex="16pt" style:font-weight-complex="bold"/>
    </style:style>
    <style:style style:name="P3" style:family="paragraph" style:parent-style-name="Standard">
      <style:paragraph-properties fo:text-align="end" style:justify-single-word="false"/>
      <style:text-properties fo:font-style="italic" officeooo:rsid="0012b435" officeooo:paragraph-rsid="0012b435" style:font-style-asian="italic" style:font-style-complex="italic"/>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he Deep Dive: Understanding Large Language Models – From Tokens to Context</text:p>
      <text:p text:style-name="P1"/>
      <text:p text:style-name="P1">Large Language Models (LLMs) have exploded onto the scene, captivating the public with their ability to generate remarkably human-like text, translate languages, write code, and even engage in surprisingly coherent conversations. However, beneath the impressive outputs lies a complex and sophisticated architecture, built upon decades of research in artificial intelligence, particularly in the fields of neural networks and natural language processing. This article aims to provide a comprehensive, albeit detailed, exploration of how LLMs work, dissecting the core components, training methodologies, and emerging challenges that define this transformative technology.<text:line-break/><text:line-break/><text:span text:style-name="T1">1. The Foundation: Neural Networks and Transformers</text:span><text:line-break/><text:line-break/>At their heart, LLMs are based on a specific type of neural network called a <text:span text:style-name="T1">Transformer</text:span>. <text:s/>Neural networks, in general, are computational models inspired by the structure of the human brain. They consist of interconnected layers of “neurons” that process information and learn patterns through training. <text:line-break/><text:line-break/>Before transformers, recurrent neural networks (RNNs) like LSTMs (Long Short-Term Memory) were the dominant approach for processing sequential data like text. RNNs maintain a hidden state that captures information about the past, allowing them to understand context. However, RNNs struggle with long-range dependencies – remembering details from the beginning of a long sentence, for example – and are inherently sequential, limiting their parallelization and slowing down training.<text:line-break/><text:line-break/>Transformers, introduced in the 2017 paper "Attention is All You Need," elegantly address these limitations. The key innovation is the <text:span text:style-name="T1">attention mechanism</text:span>. <text:line-break/><text:line-break/><text:span text:style-name="T1">2. The Power of Attention</text:span><text:line-break/><text:line-break/>The attention mechanism allows the model to weigh the importance of different parts of the input sequence when processing each element. Instead of relying solely on the hidden state, attention dynamically focuses on relevant words, regardless of their distance in the sequence. <text:s/>Imagine reading a sentence: you don’t process each word in isolation; you unconsciously connect related words to understand the overall meaning. Attention mimics this process.<text:line-break/><text:line-break/>There are several types of attention, but the most common is <text:span text:style-name="T1">self-attention</text:span>. In self-attention, the model attends to <text:span text:style-name="T2">itself</text:span>, considering each word in the input sequence in relation to all other words. <text:s/>This allows the model to capture intricate relationships and dependencies within the text. <text:line-break/><text:line-break/><text:span text:style-name="T1">3. Transformer Architecture: Building Blocks</text:span><text:line-break/><text:line-break/>A Transformer consists of two primary components: the <text:span text:style-name="T1">Encoder</text:span> and the <text:span text:style-name="T1">Decoder</text:span>. <text:line-break/><text:line-break/>- <text:span text:style-name="T1">Encoder</text:span>: The encoder processes the input sequence and creates a contextualized representation of each word. It’s composed of multiple identical layers, each containing:<text:line-break/> <text:s text:c="3"/>- <text:span text:style-name="T1">Multi-Head Self-Attention:</text:span> <text:s/>Multiple attention mechanisms operating in parallel, allowing the model to capture different aspects of the relationships between words.<text:line-break/> <text:s text:c="3"/>- <text:span text:style-name="T1">Feed-Forward Network:</text:span> A fully connected network that processes the output of the attention layer, adding non-linearity.<text:line-break/><text:line-break/>- <text:span text:style-name="T1">Decoder:</text:span> The decoder generates the output sequence, taking the encoder's representation as input. <text:soft-page-break/>It also consists of multiple identical layers, each containing:<text:line-break/> <text:s text:c="3"/>- <text:span text:style-name="T1">Masked Multi-Head Self-Attention:</text:span> Similar to the encoder’s self-attention, but with a mask that prevents the decoder from attending to future words during training, ensuring it only relies on past information.<text:line-break/> <text:s text:c="3"/>- <text:span text:style-name="T1">Encoder-Decoder Attention:</text:span> <text:s/>This allows the decoder to attend to the encoder’s output, integrating information from the input sequence into the generated output.<text:line-break/> <text:s text:c="3"/>- <text:span text:style-name="T1">Feed-Forward Network:</text:span> Similar to the encoder’s feed-forward network.<text:line-break/><text:line-break/><text:line-break/><text:span text:style-name="T1">4. Tokenization: Turning Words into Numbers</text:span><text:line-break/><text:line-break/>Computers can't directly process text; they need numerical representations. This is where <text:span text:style-name="T1">tokenization</text:span> comes in. Tokenization breaks down the input text into smaller units called <text:span text:style-name="T1">tokens</text:span>. These tokens can be words, sub-words (like "un-" or "-ing"), or even individual characters. <text:line-break/><text:line-break/>Popular tokenization methods include:<text:line-break/><text:line-break/>- <text:span text:style-name="T1">WordPiece:</text:span> Divides words into sub-words based on statistical frequency.<text:line-break/>- <text:span text:style-name="T1">Byte Pair Encoding (BPE):</text:span> <text:s/>Iteratively merges the most frequent pairs of characters or sub-words until a desired vocabulary size is reached.<text:line-break/>- <text:span text:style-name="T1">SentencePiece:</text:span> Treats the input as a sequence of Unicode characters and learns a subword vocabulary.<text:line-break/><text:line-break/>Each token is then assigned a unique numerical ID, creating a vocabulary mapping. <text:s/>The LLM then operates on these numerical representations.<text:line-break/><text:line-break/><text:span text:style-name="T1">5. The Training Process: Massive Data and Gradient Descent</text:span><text:line-break/><text:line-break/>LLMs are trained using a process called <text:span text:style-name="T1">self-supervised learning</text:span>. This means the model learns from unlabeled data – huge amounts of text scraped from the internet, books, and other sources. <text:line-break/><text:line-break/>The training objective is typically <text:span text:style-name="T1">next-token prediction</text:span>. <text:s/>The model is given a sequence of tokens and tasked with predicting the next token in the sequence. <text:s/>For example, given the sequence "The cat sat on the," the model would try to predict "mat."<text:line-break/><text:line-break/>This process is repeated billions of times with massive datasets. <text:s/><text:span text:style-name="T1">Gradient descent</text:span>, a fundamental optimization algorithm in machine learning, is used to adjust the model’s parameters (weights) to minimize the difference between the predicted token and the actual token. <text:line-break/><text:line-break/>- <text:span text:style-name="T1">Batching:</text:span> The training data is processed in batches to improve efficiency.<text:line-break/>- <text:span text:style-name="T1">Distributed Training:</text:span> <text:s/>LLMs are typically trained on clusters of GPUs or TPUs to accelerate the process.<text:line-break/>- <text:span text:style-name="T1">Reinforcement Learning from Human Feedback (RLHF):</text:span> <text:s/>More recent models employ RLHF, where human reviewers rate the quality of the model’s outputs, and this feedback is used to further refine the model’s behavior, aligning it more closely with human preferences.<text:line-break/><text:line-break/><text:line-break/><text:span text:style-name="T1">6. Scaling Laws: Bigger Models, Better Performance</text:span><text:line-break/><text:line-break/>A key observation in the development of LLMs is the "scaling laws." <text:s/>These laws suggest that performance improves predictably with increases in:<text:line-break/><text:line-break/><text:soft-page-break/>- <text:span text:style-name="T1">Model Size (Number of Parameters):</text:span> <text:s/>LLMs have grown from millions to billions, and even trillions, of parameters.<text:line-break/>- <text:span text:style-name="T1">Dataset Size:</text:span> Training on larger datasets leads to improved generalization.<text:line-break/>- <text:span text:style-name="T1">Compute Budget:</text:span> <text:s/>Training these massive models requires enormous computational resources.<text:line-break/><text:line-break/><text:span text:style-name="T1">7. Emerging Challenges and Future Directions</text:span><text:line-break/><text:line-break/>Despite their remarkable capabilities, LLMs face several challenges:<text:line-break/><text:line-break/>- <text:span text:style-name="T1">Bias and Fairness:</text:span> <text:s/>LLMs inherit biases present in their training data, potentially leading to discriminatory or offensive outputs.<text:line-break/>- <text:span text:style-name="T1">Hallucinations:</text:span> <text:s/>LLMs sometimes generate plausible-sounding but factually incorrect information.<text:line-break/>- <text:span text:style-name="T1">Computational Cost:</text:span> <text:s/>Training and running LLMs is incredibly expensive, limiting access to a few large organizations.<text:line-break/>- <text:span text:style-name="T1">Interpretability:</text:span> <text:s/>Understanding <text:span text:style-name="T2">why</text:span> an LLM produces a particular output is difficult, hindering debugging and trust.<text:line-break/>- <text:span text:style-name="T1">Safety and Misuse:</text:span> <text:s/>LLMs can be used for malicious purposes, such as generating disinformation or impersonating individuals.<text:line-break/><text:line-break/>Future research directions include:<text:line-break/><text:line-break/>- <text:span text:style-name="T1">Smaller, More Efficient Models:</text:span> <text:s/>Developing techniques to achieve comparable performance with fewer parameters.<text:line-break/>- <text:span text:style-name="T1">Improving Reasoning Abilities:</text:span> <text:s/>Enhancing the ability of LLMs to perform complex reasoning tasks.<text:line-break/>- <text:span text:style-name="T1">Controllable Generation:</text:span> <text:s/>Providing users with greater control over the style and content of generated text.<text:line-break/>- <text:span text:style-name="T1">Integrating External Knowledge:</text:span> <text:s/>Allowing LLMs to access and utilize external knowledge sources.<text:line-break/><text:line-break/><text:line-break/><text:span text:style-name="T1">Conclusion</text:span><text:line-break/><text:line-break/>Large Language Models represent a monumental leap forward in artificial intelligence. <text:s/>Their ability to understand and generate human-like text is a testament to the power of neural networks, particularly the Transformer architecture and the attention mechanism. <text:s/>However, these models are complex systems with inherent limitations. <text:s/>Continued research and development, alongside careful consideration of ethical implications, are crucial to unlocking the full potential of LLMs while mitigating their risks. <text:s/>The journey into the heart of these models is far from over, and the coming years promise even more groundbreaking advancements in this exciting field.</text:p>
      <text:p text:style-name="P1"/>
      <text:p text:style-name="P3">Gemma 3 4B</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ru" fo:country="RU" style:letter-kerning="true" style:font-name-asian="Noto Serif CJK SC"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oto Serif CJK SC"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2-10T12:34:50.030991131</meta:creation-date>
    <dc:date>2026-02-10T12:44:55.707564531</dc:date>
    <meta:editing-duration>PT10M6S</meta:editing-duration>
    <meta:editing-cycles>1</meta:editing-cycles>
    <meta:document-statistic meta:table-count="0" meta:image-count="0" meta:object-count="0" meta:page-count="3" meta:paragraph-count="3" meta:word-count="1150" meta:character-count="8152" meta:non-whitespace-character-count="6912"/>
    <meta:generator>LibreOffice/24.2.7.2$Linux_X86_64 LibreOffice_project/420$Build-2</meta:generator>
  </office:meta>
</office:document-meta>
</file>