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FreeSans" svg:font-family="FreeSans" style:font-family-generic="swiss"/>
    <style:font-face style:name="FreeSans1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SC" svg:font-family="'Noto Sans CJK SC'" style:font-family-generic="system" style:font-pitch="variable"/>
    <style:font-face style:name="Noto Serif CJK SC" svg:font-family="'Noto Serif CJK SC'" style:font-family-generic="system" style:font-pitch="variable"/>
  </office:font-face-decls>
  <office:automatic-styles>
    <style:style style:name="P1" style:family="paragraph" style:parent-style-name="Standard">
      <style:paragraph-properties fo:text-align="start" style:justify-single-word="false"/>
      <style:text-properties officeooo:rsid="000e9a02" officeooo:paragraph-rsid="00103477"/>
    </style:style>
    <style:style style:name="P2" style:family="paragraph" style:parent-style-name="Standard">
      <style:paragraph-properties fo:text-align="end" style:justify-single-word="false"/>
      <style:text-properties officeooo:rsid="00103477" officeooo:paragraph-rsid="00103477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T3" style:family="text">
      <style:text-properties fo:font-style="italic" officeooo:rsid="0011481f" style:font-style-asian="italic" style:font-style-complex="italic"/>
    </style:style>
    <style:style style:name="T4" style:family="text">
      <style:text-properties fo:font-style="italic" fo:font-weight="bold" style:font-style-asian="italic" style:font-weight-asian="bold" style:font-style-complex="italic" style:font-weight-complex="bold"/>
    </style:style>
    <style:style style:name="T5" style:family="text">
      <style:text-properties fo:font-size="20pt" fo:font-weight="bold" style:font-size-asian="20pt" style:font-weight-asian="bold" style:font-size-complex="20pt" style:font-weight-complex="bold"/>
    </style:style>
    <style:style style:name="T6" style:family="text">
      <style:text-properties fo:font-size="20pt" fo:font-style="italic" fo:font-weight="bold" style:font-size-asian="20pt" style:font-style-asian="italic" style:font-weight-asian="bold" style:font-size-complex="20pt" style:font-style-complex="italic" style:font-weight-complex="bol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5">Мечты о графике: Нейрофизиологические, когнитивные и эволюционные аспекты возможности сновидений о AMD Radeon RX 6600 у </text:span><text:span text:style-name="T6">Bos taurus</text:span><text:line-break/><text:line-break/><text:span text:style-name="T1">Аннотация</text:span>: Настоящая работа посвящена исследованию сложного вопроса о возможности сновидений о конкретных, технологически продвинутых объектах, а именно, видеокарте AMD Radeon RX 6600, у крупного рогатого скота (<text:span text:style-name="T2">Bos taurus</text:span>). Мы рассматриваем вопрос через призму современных знаний в области нейрофизиологии сновидений, когнитивных способностей коров, эволюционных факторов, формирующих структуру сновидений, и сопоставляем их с требованиями к формированию представлений о сложных инженерных конструкциях. Статья анализирует ограничения, связанные с мозговой организацией, сенсорным опытом и когнитивной архитектурой коров, а также рассматривает потенциальные, хотя и маловероятные, сценарии, в которых формирование такого сновидения могло бы стать возможным. В заключении мы предлагаем ряд экспериментальных подходов для эмпирической проверки гипотезы о сновидениях о графических процессорах у коров, подчеркивая необходимость междисциплинарного сотрудничества для решения этой задачи.<text:line-break/><text:line-break/><text:span text:style-name="T1">Ключевые слова</text:span>: Сновидения, <text:span text:style-name="T2">Bos taurus</text:span>, AMD Radeon RX 6600, нейрофизиология, когнитивная архитектура, сенсорный опыт, эволюция, визуализация, рабочая память, теории сновидений.<text:line-break/><text:line-break/><text:span text:style-name="T1">1. Введение</text:span><text:line-break/><text:line-break/>Сновидения – фундаментальный аспект сознания, наблюдаемый у широкого круга животных, от насекомых до приматов. Несмотря на значительный прогресс в понимании нейрофизиологических механизмов, лежащих в основе сновидений, вопрос о содержании сновидений остается открытым для научных дебатов. В то время как у людей содержание сновидений часто отражает повседневный опыт, эмоции и тревоги, у животных вопрос о том, что они видят во сне, остается в значительной степени спекулятивным. В настоящей работе мы ставим перед собой задачу рассмотреть крайне необычный и, казалось бы, нелепый вопрос: могут ли коровы мечтать о видеокарте AMD Radeon RX 6600? Этот вопрос, несмотря на свою абсурдность, предоставляет уникальную возможность для углубленного изучения когнитивных ограничений и потенциальных возможностей сновидений у животных, особенно тех, которые значительно отличаются от человека по своему образу жизни и когнитивным способностям. Выбор AMD Radeon RX 6600 в качестве объекта сновидения обусловлен его сложностью и отсутствием прямой связи с естественным окружением и опытом коров, что делает его крайне маловероятным кандидатом для содержания сновидений.<text:line-break/><text:line-break/><text:span text:style-name="T1">2. Нейрофизиология сновидений и </text:span><text:span text:style-name="T4">Bos taurus</text:span><text:line-break/><text:line-break/>Сновидения тесно связаны с фазой быстрого движения глаз (REM) сна, хотя они также могут возникать и в не-REM фазе сна. В ходе REM сна наблюдается высокая активность в определенных областях мозга, включая кору головного мозга, лимбическую систему и таламус. Предполагается, что активность в зрительной коре головного мозга во время REM сна генерирует визуальные образы, характерные для сновидений. Однако, архитектура мозга коров существенно отличается от человеческой и даже от приматской.<text:line-break/><text:line-break/><text:soft-page-break/>- Кортикальная организация: Кора головного мозга коров, как и других сельскохозяйственных животных, характеризуется более простой организацией по сравнению с человеческой. У них меньше сложных корковых структур, таких как префронтальная кора, отвечающая за высшие когнитивные функции, планирование и принятие решений. Это ограничивает их способность к абстрактному мышлению и формированию сложных ментальных моделей.<text:line-break/>- Зрительная система: Зрение играет важную роль в восприятии мира для коров, но их зрительная система эволюционировала для обнаружения движения и оценки расстояния в контексте пастбищной жизни. Они обладают хорошим периферийным зрением, но их способность к детализированному зрению и распознаванию мелких объектов ограничена. Кроме того, у коров глаза расположены по бокам головы, что дает им широкое поле зрения, но снижает бинокулярное зрение и стереоскопическое восприятие глубины. Это затрудняет восприятие трехмерных структур, таких как видеокарта.<text:line-break/>- Лимбическая система: Лимбическая система, отвечающая за эмоции и память, хорошо развита у коров и играет важную роль в их социальном поведении и формировании ассоциаций между стимулами и наградами. Сновидения у коров, вероятно, связаны с консолидацией памяти и обработкой эмоций, но, вероятно, ограничены простыми стимулами и ситуациями, с которыми они сталкиваются в своей повседневной жизни.<text:line-break/>- Отсутствие сложных ассоциативных связей: Способность к формированию сложных ассоциативных связей между несвязанными объектами и концепциями является ключевым фактором для формирования абстрактных представлений, необходимых для сновидения о видеокарте. У коров эта способность, вероятно, значительно ограничена.<text:line-break/><text:line-break/><text:span text:style-name="T1">3. Когнитивные ограничения и формирование представлений</text:span></text:p>
      <text:p text:style-name="P1"><text:line-break/>Сновидения – это не просто визуальные образы; они представляют собой сложные когнитивные конструкции, основанные на предыдущем опыте, знаниях и ожиданиях. Формирование представления о видеокарте AMD Radeon RX 6600 требует ряда когнитивных способностей, которые, вероятно, отсутствуют или слабо развиты у коров:<text:line-break/><text:line-break/>- Абстрактное мышление: Видеокарта – это абстрактный концепт, связанный с технологиями, электроникой и вычислительной мощностью, понятия, которые совершенно чужды естественной среде обитания коров.<text:line-break/>- Понимание функциональности: Для формирования адекватного представления о видеокарте необходимо понимать ее функциональность, то есть ее роль в обработке графики и отображении изображений. У коров нет причин для развития такого понимания.<text:line-break/>- Способность к визуализации сложных объектов: Видеокарта состоит из множества сложных компонентов, таких как графический процессор, память, система охлаждения и т.д. Визуализация всех этих компонентов и их взаимосвязей требует развитой способности к пространственному мышлению и визуализации.<text:line-break/>- Рабочая память: Для удержания и обработки информации о видеокарте в рабочей памяти необходимо достаточное количество когнитивных ресурсов. У коров рабочая память, вероятно, ограничена по сравнению с человеком.<text:line-break/>- Метапредставления: Способность представлять себе, что другие существа могут иметь другие представления о мире, не обязательно совпадающие с собственными. Коровы, вероятно, не обладают развитой метакогнитивной способностью.<text:line-break/><text:line-break/><text:span text:style-name="T1">4. Эволюционные факторы, формирующие содержание сновидений</text:span><text:line-break/><text:line-break/>Эволюция сновидений, как полагают, тесно связана с адаптацией к окружающей среде и выживанием. Содержание сновидений у животных, вероятно, отражает их повседневный опыт, социальные взаимодействия и потенциальные угрозы. Для коров, чья жизнь в основном связана с пастбищным выпасом, поиском пищи и избеганием хищников, <text:soft-page-break/>сновидения, вероятно, связаны с этими аспектами их жизни.<text:line-break/><text:line-break/>- Сновидения о пище: Сновидения о пастбищах, сочной траве и других растениях, вероятно, являются распространенными у коров.<text:line-break/>- Сновидения о социальных взаимодействиях: Сновидения о других коровах, социальном доминировании и спаривании, вероятно, также являются важной частью их сновиденческого опыта.<text:line-break/>- Сновидения об избегании хищников: Сновидения о волках, львах и других хищниках, вероятно, служат для тренировки реакции на потенциальную опасность.<text:line-break/>- Отсутствие эволюционной необходимости для сновидений о технологиях: Не существует эволюционных причин, по которым коровы должны были бы развивать способность к сновидениям о технологиях, таких как видеокарты. Это просто не имеет никакого отношения к их выживанию и размножению.<text:line-break/><text:line-break/><text:span text:style-name="T1">5. Гипотетические сценарии: Как бы корова могла "увидеть" видеокарту во сне?</text:span><text:line-break/><text:line-break/>Несмотря на все вышеизложенные аргументы, нельзя полностью исключить возможность того, что корова могла бы "увидеть" видеокарту во сне, хотя бы в очень упрощенной и искаженной форме. Вот несколько гипотетических сценариев:<text:line-break/><text:line-break/>- Случайная сенсорная стимуляция: Во время REM сна мозг может генерировать случайные нейронные импульсы, которые могут быть интерпретированы как визуальные образы. Если в момент такой случайной стимуляции корова находится вблизи видеокарты (например, на ферме, где они используются для тестирования оборудования), то она может "увидеть" ее во сне в очень искаженной и фрагментированной форме, как набор цветов, форм и текстур.<text:line-break/>- Ассоциативное обучение: Если корова неоднократно наблюдала за людьми, работающими с видеокартами, и ассоциировала эти действия с положительным подкреплением (например, кормлением), то она может начать включать видеокарты в свои сновидения как часть этого положительного опыта. Однако, в этом случае, она, скорее всего, будет видеть не саму видеокарту, а людей, работающих с ней, или связанные с этим действия.<text:line-break/>- Искаженное представление через сенсорную замену: Если корова, например, испытывает тактильные ощущения от контакта с компонентами компьютера, эти ощущения могут быть преобразованы мозгом в визуальные образы во время сна, создавая абстрактное представление о "чем-то сложном и блестящем".<text:line-break/><text:line-break/><text:span text:style-name="T1">6. Экспериментальные подходы</text:span><text:line-break/><text:line-break/>Эмпирическая проверка гипотезы о сновидениях о видеокартах у коров представляет собой сложную задачу, требующую разработки новых методологий и оборудования. Вот несколько возможных подходов:<text:line-break/><text:line-break/>- Электроэнцефалография (ЭЭГ): ЭЭГ может быть использована для мониторинга мозговой активности коров во время сна и выявления паттернов, характерных для REM сна. Анализ ЭЭГ может предоставить информацию о том, какие области мозга активны во время сна и какие типы образов они могут генерировать.<text:line-break/>- Акустический мониторинг: Во время REM сна коровы могут издавать различные звуки, которые могут быть связаны с содержанием их сновидений. Акустический мониторинг может быть использован для записи этих звуков и анализа их содержания.<text:line-break/>- Визуальная стимуляция во время REM сна: В ходе эксперимента корове во время REM сна могут предъявляться изображения видеокарт. Реакция мозга на эти изображения может быть измерена с помощью ЭЭГ и других методов нейровизуализации.<text:line-break/>- Обучение ассоциациям: Коровам можно обучить ассоциировать видеокарты с <text:soft-page-break/>определенными стимулами или наградами. Затем можно наблюдать за их мозговой активностью во время сна, чтобы определить, включаются ли видеокарты в их сновидения.<text:line-break/>- Анализ поведенческих реакций после пробуждения: После пробуждения коров можно наблюдать за их поведением и пытаться выявить признаки того, что они видели во сне видеокарты (например, интерес к объектам, напоминающим видеокарты).<text:line-break/><text:line-break/><text:span text:style-name="T1">7. Заключение</text:span><text:line-break/><text:line-break/>Вопрос о том, могут ли коровы мечтать о видеокарте AMD Radeon RX 6600, является сложным и многогранным. На основании современных знаний в области нейрофизиологии, когнитивной архитектуры и эволюции, мы пришли к выводу, что это крайне маловероятно. Когнитивные ограничения, связанные с мозговой организацией, сенсорным опытом и эволюционными факторами, делают формирование такого сложного и абстрактного представления маловероятным. Тем не менее, мы не можем полностью исключить возможность того, что коровы могут "увидеть" видеокарту во сне в очень упрощенной и искаженной форме. Дальнейшие исследования, использующие современные методы нейровизуализации и поведенческого анализа, необходимы для проверки этой гипотезы и расширения нашего понимания сновидений у животных. Несмотря на кажущуюся абсурдность вопроса, он предоставляет уникальную возможность для углубленного изучения когнитивных границ и потенциальных возможностей сновидений, и подчеркивает важность междисциплинарного подхода к решению научных задач. Надеемся, что данная работа послужит стимулом для дальнейших исследований в этой увлекательной области науки.<text:line-break/></text:p>
      <text:p text:style-name="P2"><text:span text:style-name="T3">Данная статья</text:span><text:span text:style-name="T2"> была </text:span><text:span text:style-name="T3">написана</text:span><text:span text:style-name="T2"> Gemma3 12B в качестве эксперимента о возможностях генерации научных статей. Использовано дополнение </text:span><text:a xlink:type="simple" xlink:href="https://cows.info.gf/games/LibreOffice%20Extensions/L/localwriter%20v0.0.8%20(2025)%5Bbalisujohn%5D.oxt" text:style-name="Internet_20_link" text:visited-style-name="Visited_20_Internet_20_Link"><text:span text:style-name="T2">localwriter</text:span></text:a><text:span text:style-name="T2"> для LibreOffice.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FreeSans" svg:font-family="FreeSans" style:font-family-generic="swiss"/>
    <style:font-face style:name="FreeSans1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SC" svg:font-family="'Noto Sans CJK SC'" style:font-family-generic="system" style:font-pitch="variable"/>
    <style:font-face style:name="Noto Serif CJK SC" svg:font-family="'Noto Serif CJK SC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Noto Serif CJK SC" style:font-size-asian="10.5pt" style:language-asian="zh" style:country-asian="CN" style:font-name-complex="FreeSan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Noto Serif CJK SC" style:font-size-asian="10.5pt" style:language-asian="zh" style:country-asian="CN" style:font-name-complex="Free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FreeSans1" style:font-family-complex="FreeSans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FreeSans" style:font-family-complex="FreeSans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FreeSans" style:font-family-complex="FreeSans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FreeSans" style:font-family-complex="FreeSans" style:font-family-generic-complex="swiss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6-02-03T13:06:44.634569436</meta:creation-date>
    <dc:date>2026-02-03T13:30:20.484819765</dc:date>
    <meta:editing-duration>PT11M10S</meta:editing-duration>
    <meta:editing-cycles>5</meta:editing-cycles>
    <meta:generator>LibreOffice/24.2.7.2$Linux_X86_64 LibreOffice_project/420$Build-2</meta:generator>
    <meta:document-statistic meta:table-count="0" meta:image-count="0" meta:object-count="0" meta:page-count="4" meta:paragraph-count="3" meta:word-count="1493" meta:character-count="11574" meta:non-whitespace-character-count="10059"/>
  </office:meta>
</office:document-meta>
</file>