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144bc9" officeooo:paragraph-rsid="00144bc9"/>
    </style:style>
    <style:style style:name="P2" style:family="paragraph" style:parent-style-name="Standard">
      <style:paragraph-properties fo:text-align="end" style:justify-single-word="false"/>
      <style:text-properties fo:font-style="italic" officeooo:rsid="00144bc9" officeooo:paragraph-rsid="00144bc9" style:font-style-asian="italic" style:font-style-complex="italic"/>
    </style:style>
    <style:style style:name="P3" style:family="paragraph" style:parent-style-name="Standard">
      <style:paragraph-properties fo:text-align="start" style:justify-single-word="false"/>
      <style:text-properties fo:font-size="15pt" fo:font-weight="bold" officeooo:rsid="00144bc9" officeooo:paragraph-rsid="00144bc9" style:font-size-asian="15pt" style:font-weight-asian="bold" style:font-size-complex="15pt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Большие Языковые Модели: Глубокое погружение в мир генеративного ИИ</text:p>
      <text:p text:style-name="P1"/>
      <text:p text:style-name="P1">Большие Языковые Модели (БЯМ) – это, пожалуй, самая обсуждаемая тема в области искусственного интеллекта в последние годы. Они лежат в основе таких популярных инструментов, как ChatGPT, Google Bard и других, и демонстрируют впечатляющие возможности в понимании и генерации человеческого языка. Но что же на самом деле скрывается за этими "умными" системами? Как они работают? <text:s/>Эта статья предоставит глубокое погружение в мир БЯМ, охватывая историю, архитектуру, процесс обучения, возможности, ограничения и будущие направления развития.<text:line-break/><text:line-break/><text:span text:style-name="T1">1. История и Эволюция БЯМ: от N-грамм до Трансформеров</text:span><text:line-break/><text:line-break/>История БЯМ уходит корнями в исследования в области обработки естественного языка (NLP) десятилетиями.<text:line-break/><text:line-break/>- <text:span text:style-name="T1">N-граммы (1950-е – 2000-е):</text:span> <text:s/>Самые ранние подходы к моделированию языка основывались на статистических методах, таких как N-граммы. Они предсказывали следующее слово в последовательности на основе частоты появления предыдущих N-1 слов. <text:s/>Хотя просты в реализации, они страдали от проблемы "проклятия размерности" – для надежных прогнозов требовалось огромное количество данных.<text:line-break/>- <text:span text:style-name="T1">Рекуррентные Нейронные Сети (RNN) и LSTM (1980-е – 2010-е):</text:span> RNN представили собой шаг вперед, позволяя учитывать более длинные контексты, благодаря своей рекуррентной структуре. Однако они все еще испытывали трудности с обработкой длинных последовательностей из-за проблемы исчезающего градиента, когда информация о ранних частях последовательности терялась в процессе обучения. <text:s/>LSTM (Long Short-Term Memory) - вариант RNN, разработанный для решения этой проблемы, стал популярным решением.<text:line-break/>- <text:span text:style-name="T1">Последовательность-в-Последовательность (Seq2Seq) модели (2014):</text:span> Эти модели, использующие RNN или LSTM, <text:s/>стали основой для машинного перевода. <text:s/>Они состояли из двух частей: энкодера, который преобразует входную последовательность в векторное представление, и декодера, который генерирует выходную последовательность из этого вектора.<text:line-break/>- <text:span text:style-name="T1">Трансформеры (2017):</text:span> <text:s/>Революционный прорыв произошел с появлением архитектуры Трансформер, представленной в статье "Attention is All You Need". <text:s/>Трансформеры отказались от рекуррентности в пользу механизма внимания (Attention), позволяющего модели одновременно учитывать все слова во входной последовательности. Это позволило значительно улучшить параллелизацию обучения и обрабатывать более длинные контексты.<text:line-break/>- <text:span text:style-name="T1">БЯМ (2018 – настоящее время):</text:span> <text:s/>Трансформеры стали основой для современных БЯМ, таких как BERT, GPT, T5 и другие. <text:s/>Эти модели характеризуются огромным количеством параметров (миллиарды и даже триллионы) и обучаются на колоссальных объемах текстовых данных.<text:line-break/><text:line-break/><text:span text:style-name="T1">2. Архитектура БЯМ: Детали Трансформера</text:span><text:line-break/><text:line-break/>Давайте углубимся в архитектуру Трансформера, которая является строительным блоком большинства современных БЯМ.<text:line-break/><text:line-break/>- <text:span text:style-name="T1">Входное Встраивание (Input Embedding):</text:span> <text:s/>Текстовые данные преобразуются в числовые векторы, называемые встраиваниями (embeddings). <text:s/>Эти векторы отражают семантическое значение слов.<text:line-break/>- <text:span text:style-name="T1">Позиционное Кодирование (Positional Encoding):</text:span> Поскольку Трансформеры не имеют рекуррентной структуры, необходимо добавить информацию о положении слов в <text:soft-page-break/>последовательности. <text:s/>Это достигается с помощью позиционного кодирования.<text:line-break/>- <text:span text:style-name="T1">Энкодер (Encoder):</text:span> Состоит из нескольких идентичных слоев, каждый из которых включает в себя:<text:line-break/> <text:s text:c="3"/>- <text:span text:style-name="T1">Многоголовое Внимание (Multi-Head Attention):</text:span> <text:s/>Ключевой компонент Трансформера. <text:s/>Позволяет модели одновременно учитывать разные аспекты отношений между словами. <text:s/>"Головы" внимания учатся фокусироваться на разных частях входной последовательности.<text:line-break/> <text:s text:c="3"/>- <text:span text:style-name="T1">Прямая Связь (Feed Forward):</text:span> <text:s/>Последовательность слоев, которые применяют нелинейные преобразования к выходу механизма внимания.<text:line-break/> <text:s text:c="3"/>- <text:span text:style-name="T1">Нормализация Слоя (Layer Normalization):</text:span> <text:s/>Стабилизирует процесс обучения.<text:line-break/> <text:s text:c="3"/>- <text:span text:style-name="T1">Остаточное Соединение (Residual Connection):</text:span> <text:s/>Помогает градиентам распространяться по сети, предотвращая проблему исчезающего градиента.<text:line-break/>- <text:span text:style-name="T1">Декодер (Decoder):</text:span> Также состоит из нескольких идентичных слоев. <text:s/>Отличается от энкодера наличием:<text:line-break/> <text:s text:c="3"/>- <text:span text:style-name="T1">Маскированное Многоголовое Внимание (Masked Multi-Head Attention):</text:span> Предотвращает "подглядывание" в будущее при генерации текста. <text:s/>При предсказании следующего слова модель может учитывать только предыдущие слова.<text:line-break/> <text:s text:c="3"/>- <text:span text:style-name="T1">Внимание Энкодер-Декодер (Encoder-Decoder Attention):</text:span> <text:s/>Позволяет декодеру обращать внимание на выход энкодера, чтобы учесть контекст исходной последовательности.<text:line-break/>- <text:span text:style-name="T1">Выходной Слой (Output Layer):</text:span> <text:s/>Преобразует выход декодера в вероятности для каждого слова в словаре. <text:s/>Выбирается слово с наибольшей вероятностью.<text:line-break/><text:line-break/><text:span text:style-name="T1">3. Процесс Обучения БЯМ: Огромные Данные и Оптимизация</text:span><text:line-break/><text:line-break/>Обучение БЯМ – это ресурсоемкий процесс, требующий огромных объемов данных и вычислительных ресурсов.<text:line-break/><text:line-break/>- <text:span text:style-name="T1">Данные:</text:span> БЯМ обучаются на колоссальных объемах текстовых данных, собранных из различных источников, таких как книги, веб-страницы, статьи, код и т.д. <text:s/>Объем данных может достигать терабайтов.<text:line-break/>- <text:span text:style-name="T1">Самообучение (Self-Supervised Learning):</text:span> БЯМ обычно обучаются с использованием самообучения. <text:s/>Это означает, что модель учится на неразмеченных данных, создавая собственные задачи обучения. <text:s/>Например:<text:line-break/> <text:s text:c="3"/>- <text:span text:style-name="T1">Маскированное Языковое Моделирование (Masked Language Modeling):</text:span> <text:s/>В BERT случайным образом маскируются некоторые слова во входной последовательности, и модель предсказывает замаскированные слова на основе контекста.<text:line-break/> <text:s text:c="3"/>- <text:span text:style-name="T1">Авторегрессивное Моделирование Языка (Autoregressive Language Modeling):</text:span> <text:s/>В GPT модель предсказывает следующее слово в последовательности на основе предыдущих слов.<text:line-break/>- <text:span text:style-name="T1">Оптимизация:</text:span> <text:s/>Для обучения БЯМ используются алгоритмы оптимизации, такие как Adam. <text:s/>Обучение включает в себя итеративное обновление весов модели для минимизации функции потерь. <text:s/>Используются методы распределенного обучения для ускорения процесса.<text:line-break/>- <text:span text:style-name="T1">Тонкая Настройка (Fine-tuning):</text:span> После предварительного обучения на большом корпусе данных, БЯМ могут быть "тонко настроены" для конкретных задач, таких как классификация текста, машинный перевод или генерация диалогов, с использованием небольшого набора размеченных данных.<text:line-break/><text:line-break/><text:span text:style-name="T1">4. Возможности БЯМ: Что они умеют делать?</text:span><text:line-break/><text:line-break/>БЯМ демонстрируют впечатляющие возможности:<text:line-break/><text:line-break/>- <text:span text:style-name="T1">Генерация текста:</text:span> <text:s/>Создание связаного и грамматически правильного текста, похожего на человеческий.<text:line-break/>- <text:span text:style-name="T1">Машинный перевод:</text:span> <text:s/>Перевод текста с одного языка на другой.<text:line-break/><text:soft-page-break/>- <text:span text:style-name="T1">Ответы на вопросы:</text:span> <text:s/>Поиск ответов на вопросы на основе предоставленного текста или общего знания.<text:line-break/>- <text:span text:style-name="T1">Классификация текста:</text:span> <text:s/>Автоматическое отнесение текста к определенным категориям.<text:line-break/>- <text:span text:style-name="T1">Суммаризация текста:</text:span> <text:s/>Создание краткого изложения текста.<text:line-break/>- <text:span text:style-name="T1">Генерация кода:</text:span> Написание программного кода на основе текстового описания.<text:line-break/>- <text:span text:style-name="T1">Создание креативного контента:</text:span> <text:s/>Написание стихов, сценариев, музыкальных пьес и т.д.<text:line-break/><text:line-break/><text:span text:style-name="T1">5. Ограничения БЯМ: Где они все еще испытывают трудности?</text:span><text:line-break/><text:line-break/>Несмотря на впечатляющие возможности, БЯМ имеют ряд ограничений:<text:line-break/><text:line-break/>- <text:span text:style-name="T1">Отсутствие истинного понимания:</text:span> <text:s/>БЯМ генерируют текст на основе статистических закономерностей, а не на основе реального понимания смысла.<text:line-break/>- <text:span text:style-name="T1">Галлюцинации:</text:span> <text:s/>БЯМ могут генерировать ложную или бессмысленную информацию, выдавая ее за факты.<text:line-break/>- <text:span text:style-name="T1">Предвзятость:</text:span> <text:s/>БЯМ могут воспроизводить предвзятости, присутствующие в данных обучения.<text:line-break/>- <text:span text:style-name="T1">Проблемы с рассуждением:</text:span> <text:s/>БЯМ испытывают трудности с выполнением сложных логических рассуждений.<text:line-break/>- <text:span text:style-name="T1">Высокая вычислительная стоимость:</text:span> <text:s/>Обучение и использование БЯМ требует значительных вычислительных ресурсов.<text:line-break/>- <text:span text:style-name="T1">Уязвимость к adversarial attacks:</text:span> Небольшие изменения во входных данных могут привести к непредсказуемым результатам.<text:line-break/><text:line-break/><text:span text:style-name="T1">6. Будущее БЯМ: Направления развития</text:span><text:line-break/><text:line-break/>Исследования в области БЯМ продолжаются, и ожидается, что в будущем мы увидим значительные улучшения:<text:line-break/><text:line-break/>- <text:span text:style-name="T1">Увеличение размера модели:</text:span> <text:s/>Разработка еще более крупных моделей с триллионами параметров.<text:line-break/>- <text:span text:style-name="T1">Улучшение качества данных обучения:</text:span> <text:s/>Сбор и очистка более качественных и разнообразных данных обучения.<text:line-break/>- <text:span text:style-name="T1">Разработка более эффективных архитектур:</text:span> <text:s/>Исследование новых архитектур, которые позволят повысить производительность и снизить вычислительные затраты.<text:line-break/>- <text:span text:style-name="T1">Интеграция с другими модальностями:</text:span> <text:s/>Создание моделей, способных обрабатывать и генерировать не только текст, но и изображения, аудио и видео.<text:line-break/>- <text:span text:style-name="T1">Повышение интерпретируемости:</text:span> Разработка методов, которые позволят понять, как БЯМ принимают решения.<text:line-break/>- <text:span text:style-name="T1">Уменьшение предвзятости:</text:span> <text:s/>Разработка методов, которые позволят снизить предвзятость в БЯМ.<text:line-break/><text:line-break/><text:span text:style-name="T1">Заключение</text:span><text:line-break/><text:line-break/>Большие Языковые Модели – это мощный инструмент, который меняет мир обработки естественного языка. <text:s/>Они обладают впечатляющими возможностями, но также имеют и ряд ограничений. <text:s/>Понимание принципов их работы и ограничений является ключевым для эффективного использования и дальнейшего развития этой захватывающей области искусственного интеллекта. <text:s/>Впереди нас ждет еще много открытий и инноваций, которые сделают БЯМ еще более мощными и полезными.</text:p>
      <text:p text:style-name="P1"/>
      <text:p text:style-name="P2">Gemma 3 27B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2-10T12:45:06.781124010</meta:creation-date>
    <dc:date>2026-02-10T12:55:29.811543965</dc:date>
    <meta:editing-duration>PT10M23S</meta:editing-duration>
    <meta:editing-cycles>1</meta:editing-cycles>
    <meta:document-statistic meta:table-count="0" meta:image-count="0" meta:object-count="0" meta:page-count="3" meta:paragraph-count="3" meta:word-count="1069" meta:character-count="8782" meta:non-whitespace-character-count="7606"/>
    <meta:generator>LibreOffice/24.2.7.2$Linux_X86_64 LibreOffice_project/420$Build-2</meta:generator>
  </office:meta>
</office:document-meta>
</file>